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paragraph-rsid="001aba25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aba25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b623c" officeooo:paragraph-rsid="001aba25" style:font-size-asian="14pt" style:font-size-complex="14pt"/>
    </style:style>
    <style:style style:name="T1" style:family="text">
      <style:text-properties fo:language="ru" fo:country="RU" officeooo:rsid="000caddb" fo:background-color="transparent" loext:char-shading-value="0" style:language-asian="en" style:country-asian="US" style:font-name-complex="Times New Roman"/>
    </style:style>
    <style:style style:name="T2" style:family="text">
      <style:text-properties fo:language="ru" fo:country="RU" officeooo:rsid="0010bd7d" fo:background-color="transparent" loext:char-shading-value="0" style:language-asian="en" style:country-asian="US" style:font-name-complex="Times New Roman"/>
    </style:style>
    <style:style style:name="T3" style:family="text">
      <style:text-properties fo:language="ru" fo:country="RU" officeooo:rsid="0018f0b5" fo:background-color="transparent" loext:char-shading-value="0" style:language-asian="en" style:country-asian="US" style:font-name-complex="Times New Roman"/>
    </style:style>
    <style:style style:name="T4" style:family="text">
      <style:text-properties officeooo:rsid="00303524"/>
    </style:style>
    <style:style style:name="T5" style:family="text">
      <style:text-properties officeooo:rsid="0005c6d5"/>
    </style:style>
    <style:style style:name="T6" style:family="text">
      <style:text-properties officeooo:rsid="00137c7d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0c23b3"/>
    </style:style>
    <style:style style:name="T12" style:family="text">
      <style:text-properties officeooo:rsid="0013287e"/>
    </style:style>
    <style:style style:name="T13" style:family="text">
      <style:text-properties officeooo:rsid="00107700"/>
    </style:style>
    <style:style style:name="T14" style:family="text">
      <style:text-properties officeooo:rsid="00145087"/>
    </style:style>
    <style:style style:name="T15" style:family="text">
      <style:text-properties officeooo:rsid="001584c9"/>
    </style:style>
    <style:style style:name="T16" style:family="text">
      <style:text-properties officeooo:rsid="00075807"/>
    </style:style>
    <style:style style:name="T17" style:family="text">
      <style:text-properties officeooo:rsid="000c23b3" style:language-asian="en" style:country-asian="US"/>
    </style:style>
    <style:style style:name="T18" style:family="text">
      <style:text-properties officeooo:rsid="00188010" style:language-asian="en" style:country-asian="US"/>
    </style:style>
    <style:style style:name="T19" style:family="text">
      <style:text-properties officeooo:rsid="00137c7d" style:language-asian="en" style:country-asian="US"/>
    </style:style>
    <style:style style:name="T20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2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3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4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fo:language="ru" fo:country="RU" officeooo:rsid="002b2cb2" fo:background-color="transparent" loext:char-shading-value="0" style:language-asian="en" style:country-asian="US" style:font-name-complex="Times New Roman"/>
    </style:style>
    <style:style style:name="T27" style:family="text">
      <style:text-properties fo:background-color="transparent" loext:char-shading-value="0"/>
    </style:style>
    <style:style style:name="T28" style:family="text">
      <style:text-properties officeooo:rsid="000caddb" fo:background-color="transparent" loext:char-shading-value="0"/>
    </style:style>
    <style:style style:name="T29" style:family="text">
      <style:text-properties officeooo:rsid="000ed5a6" fo:background-color="transparent" loext:char-shading-value="0"/>
    </style:style>
    <style:style style:name="T30" style:family="text">
      <style:text-properties officeooo:rsid="0005c6d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14.05.2025</text:p>
      <text:p text:style-name="P2"><text:span text:style-name="T4">6</text:span>. <text:s text:c="2"/>О <text:span text:style-name="T5">проведении экспертно-аналитического мероприятия</text:span></text:p>
      <text:p text:style-name="P2"><text:span text:style-name="T6">Основание: Распоряжение </text:span><text:span text:style-name="T7">контрольно-счетной палаты муниципального образования Курганинский район 06</text:span><text:span text:style-name="T8">.0</text:span><text:span text:style-name="T7">5</text:span><text:span text:style-name="T8">.</text:span><text:span text:style-name="T9">2025</text:span><text:span text:style-name="T10"> </text:span><text:span text:style-name="T6">года № </text:span><text:span text:style-name="T7">24</text:span><text:span text:style-name="T8">-</text:span><text:span text:style-name="T6">РО.</text:span></text:p>
      <text:p text:style-name="P2">В соответствии с пункт<text:span text:style-name="T11">ом </text:span><text:span text:style-name="T12">2</text:span>.<text:span text:style-name="T12">4</text:span><text:span text:style-name="T13"> </text:span>плана работы <text:span text:style-name="T14">контрольно-счетной палаты муниципального об</text:span><text:span text:style-name="T15">р</text:span><text:span text:style-name="T14">азования Курганинский район </text:span>на 2025 год прове<text:span text:style-name="T16">дена финансово-экономическая экспертиза</text:span><text:span text:style-name="T17"> </text:span><text:span text:style-name="T18">проект</text:span><text:span text:style-name="T19">а</text:span><text:span text:style-name="T18"> </text:span><text:span text:style-name="T20">постановления администрации муниципального образования Курганинский район </text:span><text:span text:style-name="T21"><text:s/>«О внесении изменений в постановление администрации муниципального образования Курганинский район от </text:span><text:span text:style-name="T24">15</text:span><text:span text:style-name="T21"> августа 2024 года № </text:span><text:span text:style-name="T25">783</text:span><text:span text:style-name="T21"> «Об утверждении муниципальной программы муниципального образования Курганинский район </text:span><text:span text:style-name="T22">«</text:span><text:span text:style-name="T25">Раз</text:span><text:span text:style-name="T26">витие культуры</text:span><text:span text:style-name="T21">» на </text:span><text:span text:style-name="T22">на 2025-20</text:span><text:span text:style-name="T21">30</text:span><text:span text:style-name="T22"> годы»</text:span><text:span text:style-name="T23">.</text:span></text:p>
      <text:p text:style-name="P2"><text:span text:style-name="T28">Заключ</text:span><text:span text:style-name="T27">е</text:span><text:span text:style-name="T29">ние по </text:span><text:span text:style-name="T27">результатам </text:span><text:span text:style-name="T30">экспертно-аналитического мероприятия</text:span><text:span text:style-name="T27">, содержащ</text:span><text:span text:style-name="T28">ее</text:span><text:span text:style-name="T27"> информацию о выявленных нарушениях и недостатках, а также рекомендации по их устранению, направлен</text:span><text:span text:style-name="T29">о</text:span><text:span text:style-name="T27"> </text:span><text:span text:style-name="T29">координаторам муниципальных программ муниципального образования Курганинский район.</text:span><text:span text:style-name="T28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2:37.732000000</meta:creation-date>
    <dc:date>2025-07-11T13:12:50.202000000</dc:date>
    <meta:editing-duration>PT12S</meta:editing-duration>
    <meta:editing-cycles>1</meta:editing-cycles>
    <meta:document-statistic meta:table-count="0" meta:image-count="0" meta:object-count="0" meta:page-count="1" meta:paragraph-count="6" meta:word-count="126" meta:character-count="1189" meta:non-whitespace-character-count="1065"/>
    <meta:generator>LibreOffice/7.3.4.2$Windows_X86_64 LibreOffice_project/728fec16bd5f605073805c3c9e7c4212a0120dc5</meta:generator>
  </office:meta>
</office:document-meta>
</file>